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family-generic="system" style:font-charset="x-symbol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>
      <style:paragraph-properties fo:text-align="justify" style:justify-single-word="false"/>
      <style:text-properties fo:color="#000000"/>
    </style:style>
    <style:style style:name="P3" style:family="paragraph" style:parent-style-name="Standard" style:master-page-name="MP0">
      <style:paragraph-properties fo:text-align="center" style:justify-single-word="false" style:page-number="auto" fo:break-before="page"/>
      <style:text-properties fo:font-weight="bold" style:font-weight-asian="bold" style:font-weight-complex="bold"/>
    </style:style>
    <style:style style:name="P4" style:family="paragraph" style:parent-style-name="Standard" style:list-style-name="L1">
      <style:paragraph-properties fo:text-align="justify" style:justify-single-word="false"/>
    </style:style>
    <style:style style:name="T1" style:family="text">
      <style:text-properties fo:color="#0000ff" fo:font-weight="bold" style:font-weight-asian="bold" style:font-weight-complex="bold"/>
    </style:style>
    <style:style style:name="T2" style:family="text">
      <style:text-properties fo:color="#000000"/>
    </style:style>
    <text:list-style style:name="L1">
      <text:list-level-style-bullet text:level="1" text:style-name="WW_5f_CharLFO2LVL1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"/>
      </text:list-level-style-bullet>
      <text:list-level-style-bullet text:level="2" text:style-name="WW_5f_CharLFO2LVL2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OpenSymbol"/>
      </text:list-level-style-bullet>
      <text:list-level-style-bullet text:level="3" text:style-name="WW_5f_CharLFO2LVL3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OpenSymbol"/>
      </text:list-level-style-bullet>
      <text:list-level-style-bullet text:level="4" text:style-name="WW_5f_CharLFO2LVL4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OpenSymbol"/>
      </text:list-level-style-bullet>
      <text:list-level-style-bullet text:level="5" text:style-name="WW_5f_CharLFO2LVL5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"/>
      </text:list-level-style-bullet>
      <text:list-level-style-bullet text:level="6" text:style-name="WW_5f_CharLFO2LVL6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"/>
      </text:list-level-style-bullet>
      <text:list-level-style-bullet text:level="7" text:style-name="WW_5f_CharLFO2LVL7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OpenSymbol"/>
      </text:list-level-style-bullet>
      <text:list-level-style-bullet text:level="8" text:style-name="WW_5f_CharLFO2LVL8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"/>
      </text:list-level-style-bullet>
      <text:list-level-style-bullet text:level="9" text:style-name="WW_5f_CharLFO2LVL9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ANNEXE – LES LIENS DU DOSSIER DE PRESSE </text:p>
      <text:p text:style-name="P1"/>
      <text:p text:style-name="P1"/>
      <text:p text:style-name="P1">- <text:a xlink:type="simple" xlink:href="http://www.dgfip.cgt.fr/88/IMG/pdf/de_deliberations_reglementaires_ca_08_mars_2018.pdf" office:target-frame-name="_top" xlink:show="replace" text:style-name="Internet_20_link" text:visited-style-name="Visited_20_Internet_20_Link"><text:span text:style-name="Police_20_par_20_défaut"><text:span text:style-name="T1">Conseil d'Administration de l'IGN</text:span></text:span></text:a> du 08 mars 2018 (page 141) dans lequel siège de droit un haut fonctionnaire de la DGFIP, il est signalé en annexe (fournie dans ce dossier) que l'IGN <text:span text:style-name="Police_20_par_20_défaut"><text:span text:style-name="T2">sous-traite </text:span></text:span>à une société privée le soin d'exécuter les travaux techniques sur le parcellaire dans le cadre du projet de RPCU (Référentiel Parcellaire Cadastral Unique). Pour simplifier, il s'agit d'un projet visant à assurer un continuum parcellaire à l'échelle de tout le territoire national.</text:p>
      <text:p text:style-name="P1"/>
      <text:p text:style-name="P1"><text:span text:style-name="Police_20_par_20_défaut"><text:span text:style-name="T1">- </text:span></text:span><text:a xlink:type="simple" xlink:href="http://www.dgfip.cgt.fr/88/IMG/pdf/centraledesmarches-1522746823.pdf" office:target-frame-name="_top" xlink:show="replace" text:style-name="Internet_20_link" text:visited-style-name="Visited_20_Internet_20_Link"><text:span text:style-name="Police_20_par_20_défaut">L'appel d'offre</text:span></text:a> qui a permis à la société WOLDLINE de décrocher ce beau et juteux contrat </text:p>
      <text:p text:style-name="P2"/>
      <text:p text:style-name="P2">Le dossier comporte plusieurs écrits et autres références qui vous permettront de constater les points suivants :</text:p>
      <text:list xml:id="list8595898542483392456" text:style-name="L1">
        <text:list-item>
          <text:p text:style-name="P4"><text:span text:style-name="Police_20_par_20_défaut"><text:span text:style-name="T2">les </text:span></text:span><text:a xlink:type="simple" xlink:href="http://www.dgfip.cgt.fr/88/IMG/pdf/adresse_aux_elus.pdf" office:target-frame-name="_top" xlink:show="replace" text:style-name="Internet_20_link" text:visited-style-name="Visited_20_Internet_20_Link"><text:span text:style-name="Police_20_par_20_défaut"><text:span text:style-name="T1">élu</text:span></text:span></text:a><text:bookmark-start text:name="_Hlt515354150"/><text:bookmark-start text:name="_Hlt515354149"/><text:a xlink:type="simple" xlink:href="http://www.dgfip.cgt.fr/88/IMG/pdf/adresse_aux_elus.pdf" office:target-frame-name="_top" xlink:show="replace" text:style-name="Internet_20_link" text:visited-style-name="Visited_20_Internet_20_Link"><text:span text:style-name="Police_20_par_20_défaut"><text:span text:style-name="T1">s</text:span></text:span></text:a><text:bookmark-end text:name="_Hlt515354150"/><text:bookmark-end text:name="_Hlt515354149"/><text:span text:style-name="Police_20_par_20_défaut"><text:span text:style-name="T2"> locaux et nationaux, toute appartenance politique confondue, et </text:span></text:span><text:a xlink:type="simple" xlink:href="http://www.dgfip.cgt.fr/88/IMG/pdf/adresse_au_president_de_l_oge.pdf" office:target-frame-name="_top" xlink:show="replace" text:style-name="Internet_20_link" text:visited-style-name="Visited_20_Internet_20_Link"><text:span text:style-name="Police_20_par_20_défaut"><text:span text:style-name="T1">l'Ordre des Géomètres Experts</text:span></text:span></text:a><text:span text:style-name="Police_20_par_20_défaut"><text:span text:style-name="T2"> sont alertés,</text:span></text:span></text:p>
        </text:list-item>
        <text:list-item>
          <text:p text:style-name="P4"><text:a xlink:type="simple" xlink:href="http://www.dgfip.cgt.fr/88/IMG/pdf/qst-an-15-3919qe.pdf" office:target-frame-name="_top" xlink:show="replace" text:style-name="Internet_20_link" text:visited-style-name="Visited_20_Internet_20_Link"><text:span text:style-name="Police_20_par_20_défaut"><text:span text:style-name="T1">Plusieurs qu</text:span></text:span></text:a><text:bookmark-start text:name="_Hlt515354168"/><text:a xlink:type="simple" xlink:href="http://www.dgfip.cgt.fr/88/IMG/pdf/qst-an-15-3919qe.pdf" office:target-frame-name="_top" xlink:show="replace" text:style-name="Internet_20_link" text:visited-style-name="Visited_20_Internet_20_Link"><text:span text:style-name="Police_20_par_20_défaut"><text:span text:style-name="T1">e</text:span></text:span></text:a><text:bookmark-end text:name="_Hlt515354168"/><text:a xlink:type="simple" xlink:href="http://www.dgfip.cgt.fr/88/IMG/pdf/qst-an-15-3919qe.pdf" office:target-frame-name="_top" xlink:show="replace" text:style-name="Internet_20_link" text:visited-style-name="Visited_20_Internet_20_Link"><text:span text:style-name="Police_20_par_20_défaut"><text:span text:style-name="T1">stions</text:span></text:span></text:a><text:span text:style-name="Police_20_par_20_défaut"><text:span text:style-name="T2"> sont posées à l'Assemblée Nationale </text:span></text:span><text:a xlink:type="simple" xlink:href="http://www.dgfip.cgt.fr/88/IMG/pdf/qst-an-15-5661qe.pdf" office:target-frame-name="_top" xlink:show="replace" text:style-name="Internet_20_link" text:visited-style-name="Visited_20_Internet_20_Link"><text:span text:style-name="Police_20_par_20_défaut"><text:span text:style-name="T1">sans a</text:span></text:span></text:a><text:bookmark-start text:name="_Hlt515354181"/><text:a xlink:type="simple" xlink:href="http://www.dgfip.cgt.fr/88/IMG/pdf/qst-an-15-5661qe.pdf" office:target-frame-name="_top" xlink:show="replace" text:style-name="Internet_20_link" text:visited-style-name="Visited_20_Internet_20_Link"><text:span text:style-name="Police_20_par_20_défaut"><text:span text:style-name="T1">u</text:span></text:span></text:a><text:bookmark-end text:name="_Hlt515354181"/><text:a xlink:type="simple" xlink:href="http://www.dgfip.cgt.fr/88/IMG/pdf/qst-an-15-5661qe.pdf" office:target-frame-name="_top" xlink:show="replace" text:style-name="Internet_20_link" text:visited-style-name="Visited_20_Internet_20_Link"><text:span text:style-name="Police_20_par_20_défaut"><text:span text:style-name="T1">cune réponse</text:span></text:span></text:a><text:span text:style-name="Police_20_par_20_défaut"><text:span text:style-name="T2"> du Ministre concerné,</text:span></text:span></text:p>
        </text:list-item>
        <text:list-item>
          <text:p text:style-name="P4"><text:span text:style-name="Police_20_par_20_défaut"><text:span text:style-name="T2">la </text:span></text:span><text:a xlink:type="simple" xlink:href="http://www.dgfip.cgt.fr/88/IMG/pdf/of_44_-_05_avril_2018.pdf" office:target-frame-name="_top" xlink:show="replace" text:style-name="Internet_20_link" text:visited-style-name="Visited_20_Internet_20_Link"><text:span text:style-name="Police_20_par_20_défaut"><text:span text:style-name="T1">presse locale (Ouest France)</text:span></text:span></text:a><text:span text:style-name="Police_20_par_20_défaut"><text:span text:style-name="T2"> ou </text:span></text:span><text:a xlink:type="simple" xlink:href="http://www.dgfip.cgt.fr/88/IMG/pdf/po_13_avril_2018.pdf" office:target-frame-name="_top" xlink:show="replace" text:style-name="Internet_20_link" text:visited-style-name="Visited_20_Internet_20_Link"><text:span text:style-name="Police_20_par_20_défaut"><text:span text:style-name="T1">Presse-Océan</text:span></text:span></text:a><text:span text:style-name="Police_20_par_20_défaut"><text:span text:style-name="T2"> soulèvent des interrogations: les directions locales, habituellement très promptes à bondir, se taisent, un </text:span></text:span><text:a xlink:type="simple" xlink:href="http://www.dgfip.cgt.fr/88/IMG/pdf/dossier_de_presse_geometres_du_cadastre_44.pdf" office:target-frame-name="_top" xlink:show="replace" text:style-name="Internet_20_link" text:visited-style-name="Visited_20_Internet_20_Link"><text:span text:style-name="Police_20_par_20_défaut"><text:span text:style-name="T1">dos</text:span></text:span></text:a><text:bookmark-start text:name="_Hlt515354210"/><text:a xlink:type="simple" xlink:href="http://www.dgfip.cgt.fr/88/IMG/pdf/dossier_de_presse_geometres_du_cadastre_44.pdf" office:target-frame-name="_top" xlink:show="replace" text:style-name="Internet_20_link" text:visited-style-name="Visited_20_Internet_20_Link"><text:span text:style-name="Police_20_par_20_défaut"><text:span text:style-name="T1">s</text:span></text:span></text:a><text:bookmark-end text:name="_Hlt515354210"/><text:a xlink:type="simple" xlink:href="http://www.dgfip.cgt.fr/88/IMG/pdf/dossier_de_presse_geometres_du_cadastre_44.pdf" office:target-frame-name="_top" xlink:show="replace" text:style-name="Internet_20_link" text:visited-style-name="Visited_20_Internet_20_Link"><text:span text:style-name="Police_20_par_20_défaut"><text:span text:style-name="T1">ier de presse</text:span></text:span></text:a><text:span text:style-name="Police_20_par_20_défaut"><text:span text:style-name="T2"> a même été constitué dans certains départements</text:span></text:span></text:p>
        </text:list-item>
        <text:list-item>
          <text:p text:style-name="P4"><text:span text:style-name="Police_20_par_20_défaut"><text:span text:style-name="T2">Certaines communes, très sensibilisées, ont voté des </text:span></text:span><text:a xlink:type="simple" xlink:href="http://www.dgfip.cgt.fr/88/IMG/pdf/delib_cm_20171218.pdf" office:target-frame-name="_top" xlink:show="replace" text:style-name="Internet_20_link" text:visited-style-name="Visited_20_Internet_20_Link"><text:span text:style-name="Police_20_par_20_défaut"><text:span text:style-name="T1">délibérations</text:span></text:span></text:a><text:span text:style-name="Police_20_par_20_défaut"><text:span text:style-name="T2"> de soutien et demandé des éclaircissements aux Directions des Finances Publiques : cela a abouti à des menaces des collègues leur reprochant des entorses au droit de réserve...</text:span></text:span></text:p>
        </text:list-item>
      </text:list>
      <text:p text:style-name="P2"/>
      <text:p text:style-name="P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family-generic="system" style:font-charset="x-symbol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2pt" fo:letter-spacing="normal" fo:language="fr" fo:country="FR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2pt" fo:letter-spacing="normal" fo:language="fr" fo:country="FR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/>
    </style:style>
    <style:style style:name="Normal" style:family="paragraph">
      <style:paragraph-properties fo:hyphenation-ladder-count="no-limit"/>
      <style:text-properties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Arial" fo:font-family="Arial" style:font-family-generic="swiss" style:font-pitch="variable" fo:font-size="14pt" style:font-size-asian="14pt" style:font-size-complex="14pt" fo:hyphenate="false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 fo:hyphenation-ladder-count="no-limit"/>
      <style:text-properties fo:hyphenate="false"/>
    </style:style>
    <style:style style:name="List" style:family="paragraph" style:parent-style-name="Text_20_body" style:class="list">
      <style:paragraph-properties fo:hyphenation-ladder-count="no-limit"/>
      <style:text-properties fo:hyphenate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/>
    </style:style>
    <style:style style:name="Police_20_par_20_défaut" style:display-name="Police par défaut" style:family="text"/>
    <style:style style:name="Bullet_20_Symbols" style:display-name="Bullet Symbols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1LVL1" style:display-name="WW_CharLFO1LVL1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2" style:display-name="WW_CharLFO1LVL2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3" style:display-name="WW_CharLFO1LVL3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4" style:display-name="WW_CharLFO1LVL4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5" style:display-name="WW_CharLFO1LVL5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6" style:display-name="WW_CharLFO1LVL6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7" style:display-name="WW_CharLFO1LVL7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8" style:display-name="WW_CharLFO1LVL8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9" style:display-name="WW_CharLFO1LVL9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1" style:display-name="WW_CharLFO2LVL1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2" style:display-name="WW_CharLFO2LVL2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3" style:display-name="WW_CharLFO2LVL3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4" style:display-name="WW_CharLFO2LVL4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5" style:display-name="WW_CharLFO2LVL5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6" style:display-name="WW_CharLFO2LVL6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7" style:display-name="WW_CharLFO2LVL7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8" style:display-name="WW_CharLFO2LVL8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9" style:display-name="WW_CharLFO2LVL9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4.3.7.2$Windows_x86 LibreOffice_project/8a35821d8636a03b8bf4e15b48f59794652c68ba</meta:generator>
    <meta:initial-creator>Sylvain Gaffiot</meta:initial-creator>
    <dc:creator>Dominique</dc:creator>
    <meta:creation-date>2018-05-29T08:43:00Z</meta:creation-date>
    <dc:date>2018-05-29T08:52:00Z</dc:date>
    <meta:editing-cycles>4</meta:editing-cycles>
    <meta:editing-duration>PT540S</meta:editing-duration>
    <meta:document-statistic meta:table-count="0" meta:image-count="0" meta:object-count="0" meta:page-count="1" meta:paragraph-count="8" meta:word-count="218" meta:character-count="1406" meta:non-whitespace-character-count="1197"/>
    <meta:template xlink:type="simple" xlink:actuate="onRequest" xlink:title="" xlink:href="file:///C:/Users/rogues/Downloads/annexe_-_les_liens_du_dossier_de_presse_cadastre.odt/Normal"/>
  </office:meta>
</office:document-meta>
</file>