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01000002015D1C6256EBEE41B1.png" manifest:media-type="image/png"/>
  <manifest:file-entry manifest:full-path="Pictures/10000000000002010000020164E2CAD5337BBC16.png" manifest:media-type="image/png"/>
  <manifest:file-entry manifest:full-path="Pictures/100000000000020100000201422C99685859BD03.png" manifest:media-type="image/png"/>
  <manifest:file-entry manifest:full-path="Pictures/10000000000001FA000002007C8080F321736410.png" manifest:media-type="image/png"/>
  <manifest:file-entry manifest:full-path="Pictures/100000000000020100000201385F502FF57D386E.png" manifest:media-type="image/png"/>
  <manifest:file-entry manifest:full-path="Pictures/10000000000002010000020158794303491DC886.png" manifest:media-type="image/png"/>
  <manifest:file-entry manifest:full-path="Pictures/100000000000020100000201BB7ADAB2FDC9DA6D.png" manifest:media-type="image/png"/>
  <manifest:file-entry manifest:full-path="Pictures/1000000000000201000002010565281510BCD8A3.png" manifest:media-type="image/png"/>
  <manifest:file-entry manifest:full-path="Pictures/1000000000000201000001CE39DC492478C69BC4.png" manifest:media-type="image/png"/>
  <manifest:file-entry manifest:full-path="Pictures/10000000000001FA0000020045A0C5CBC19B0D53.png" manifest:media-type="image/png"/>
  <manifest:file-entry manifest:full-path="Pictures/10000000000001FA00000200C873F2A24E8B1B3E.png" manifest:media-type="image/png"/>
  <manifest:file-entry manifest:full-path="Pictures/1000000000000201000002015FBE77112B47C2AE.png" manifest:media-type="image/png"/>
  <manifest:file-entry manifest:full-path="Pictures/1000000000000201000002018CA1A16C3543D077.png" manifest:media-type="image/png"/>
  <manifest:file-entry manifest:full-path="Pictures/100000000000020100000201E351AA55F9B010EB.png" manifest:media-type="image/png"/>
  <manifest:file-entry manifest:full-path="Pictures/1000000000000201000002014B1442DABAF01AC4.png" manifest:media-type="image/png"/>
  <manifest:file-entry manifest:full-path="Pictures/1000000000000201000002016CE342FB21057FEF.png" manifest:media-type="image/png"/>
  <manifest:file-entry manifest:full-path="Pictures/10000000000001FA00000200868202916FD34C0B.png" manifest:media-type="image/png"/>
  <manifest:file-entry manifest:full-path="Pictures/1000000000000201000002014FDD8D701981303B.png" manifest:media-type="image/png"/>
  <manifest:file-entry manifest:full-path="Pictures/1000000000000201000002014673F813CCD84916.png" manifest:media-type="image/png"/>
  <manifest:file-entry manifest:full-path="Pictures/100000000000020100000201421DD12F8747C50B.png" manifest:media-type="image/png"/>
  <manifest:file-entry manifest:full-path="Pictures/10000000000001FA00000200ACAFDE84022B6C2C.png" manifest:media-type="image/png"/>
  <manifest:file-entry manifest:full-path="Pictures/1000000000000201000001CE8C6DFF13CC3FE14F.png" manifest:media-type="image/png"/>
  <manifest:file-entry manifest:full-path="Pictures/1000000000000201000001CEB8C2B5E5C3B7D53A.png" manifest:media-type="image/png"/>
  <manifest:file-entry manifest:full-path="Pictures/10000000000001FA000001CE362449C082E9EAD2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96cm" fo:min-width="0.496cm" fo:padding-top="0cm" fo:padding-bottom="0cm" fo:padding-left="0cm" fo:padding-right="0cm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91cm" fo:min-width="0.391cm" fo:padding-top="0cm" fo:padding-bottom="0cm" fo:padding-left="0cm" fo:padding-right="0cm"/>
    </style:style>
    <style:style style:name="gr5" style:family="graphic" style:parent-style-name="standard">
      <style:graphic-properties draw:stroke="none" draw:fill="solid" draw:fill-color="#0000ff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none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14.1000003814697pt" style:font-size-asian="14.1000003814697pt" style:font-size-complex="14.1000003814697pt"/>
    </style:style>
    <style:style style:name="P5" style:family="paragraph">
      <loext:graphic-properties draw:fill="none"/>
      <style:text-properties fo:font-size="11.1000003814697pt" style:font-size-asian="11.1000003814697pt" style:font-size-complex="11.1000003814697pt"/>
    </style:style>
    <style:style style:name="P6" style:family="paragraph">
      <loext:graphic-properties draw:fill="solid" draw:fill-color="#0000ff"/>
    </style:style>
    <style:style style:name="P7" style:family="paragraph">
      <loext:graphic-properties draw:fill="none"/>
      <style:text-properties fo:font-size="12pt" style:font-size-asian="12pt" style:font-size-complex="12pt"/>
    </style:style>
    <style:style style:name="T1" style:family="text">
      <style:text-properties fo:color="#000000" style:font-name="Liberation Serif" fo:font-size="14.1000003814697pt" fo:font-style="italic" fo:font-weight="bold" style:font-size-asian="14.1000003814697pt" style:font-name-complex="Liberation Serif" style:font-size-complex="14.1000003814697pt" style:font-style-complex="italic" style:font-weight-complex="bold"/>
    </style:style>
    <style:style style:name="T2" style:family="text">
      <style:text-properties fo:color="#000000" style:font-name="Liberation Serif" fo:font-size="14.1000003814697pt" style:font-size-asian="14.1000003814697pt" style:font-name-complex="Liberation Serif" style:font-size-complex="14.1000003814697pt"/>
    </style:style>
    <style:style style:name="T3" style:family="text">
      <style:text-properties fo:color="#000000" style:font-name="Liberation Serif" fo:font-size="14.1000003814697pt" fo:font-weight="bold" style:font-size-asian="14.1000003814697pt" style:font-name-complex="Liberation Serif" style:font-size-complex="14.1000003814697pt" style:font-weight-complex="bold"/>
    </style:style>
    <style:style style:name="T4" style:family="text">
      <style:text-properties fo:color="#000000" style:font-name="Liberation Serif" fo:font-size="14.1000003814697pt" fo:font-style="italic" style:font-size-asian="14.1000003814697pt" style:font-name-complex="Liberation Serif" style:font-size-complex="14.1000003814697pt" style:font-style-complex="italic"/>
    </style:style>
    <style:style style:name="T5" style:family="text">
      <style:text-properties fo:color="#000000" style:font-name="Liberation Serif" fo:font-size="11.1000003814697pt" fo:font-style="italic" style:font-size-asian="11.1000003814697pt" style:font-name-complex="Liberation Serif" style:font-size-complex="11.1000003814697pt" style:font-style-complex="italic"/>
    </style:style>
    <style:style style:name="T6" style:family="text">
      <style:text-properties fo:color="#0000ff" style:font-name="Liberation Serif" fo:font-size="12pt" style:font-size-asian="12pt" style:font-name-complex="Liberation Serif" style:font-size-complex="1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0.99cm" svg:height="29.7cm" svg:x="0.7cm" svg:y="0.8cm" svg:viewBox="0 0 20991 29701" draw:points="0,0 20991,0 20991,29701 0,29701">
          <text:p/>
        </draw:polygon>
        <draw:frame draw:style-name="gr2" draw:text-style-name="P2" draw:layer="layout" svg:width="4.335cm" svg:height="4.335cm" svg:x="2cm" svg:y="2.115cm">
          <draw:image xlink:href="Pictures/10000000000002010000020164E2CAD5337BBC16.png" xlink:type="simple" xlink:show="embed" xlink:actuate="onLoad">
            <text:p/>
          </draw:image>
        </draw:frame>
        <draw:frame draw:style-name="gr2" draw:text-style-name="P2" draw:layer="layout" svg:width="4.335cm" svg:height="4.335cm" svg:x="6.336cm" svg:y="2.115cm">
          <draw:image xlink:href="Pictures/100000000000020100000201385F502FF57D386E.png" xlink:type="simple" xlink:show="embed" xlink:actuate="onLoad">
            <text:p/>
          </draw:image>
        </draw:frame>
        <draw:frame draw:style-name="gr2" draw:text-style-name="P2" draw:layer="layout" svg:width="4.335cm" svg:height="4.335cm" svg:x="10.672cm" svg:y="2.115cm">
          <draw:image xlink:href="Pictures/10000000000002010000020158794303491DC886.png" xlink:type="simple" xlink:show="embed" xlink:actuate="onLoad">
            <text:p/>
          </draw:image>
        </draw:frame>
        <draw:frame draw:style-name="gr2" draw:text-style-name="P2" draw:layer="layout" svg:width="4.285cm" svg:height="4.335cm" svg:x="15.007cm" svg:y="2.115cm">
          <draw:image xlink:href="Pictures/10000000000001FA00000200C873F2A24E8B1B3E.png" xlink:type="simple" xlink:show="embed" xlink:actuate="onLoad">
            <text:p/>
          </draw:image>
        </draw:frame>
        <draw:frame draw:style-name="gr2" draw:text-style-name="P2" draw:layer="layout" svg:width="4.335cm" svg:height="4.335cm" svg:x="2cm" svg:y="6.45cm">
          <draw:image xlink:href="Pictures/1000000000000201000002010565281510BCD8A3.png" xlink:type="simple" xlink:show="embed" xlink:actuate="onLoad">
            <text:p/>
          </draw:image>
        </draw:frame>
        <draw:frame draw:style-name="gr2" draw:text-style-name="P2" draw:layer="layout" svg:width="4.335cm" svg:height="4.335cm" svg:x="6.336cm" svg:y="6.45cm">
          <draw:image xlink:href="Pictures/1000000000000201000002015D1C6256EBEE41B1.png" xlink:type="simple" xlink:show="embed" xlink:actuate="onLoad">
            <text:p/>
          </draw:image>
        </draw:frame>
        <draw:frame draw:style-name="gr2" draw:text-style-name="P2" draw:layer="layout" svg:width="4.335cm" svg:height="4.335cm" svg:x="10.672cm" svg:y="6.45cm">
          <draw:image xlink:href="Pictures/100000000000020100000201BB7ADAB2FDC9DA6D.png" xlink:type="simple" xlink:show="embed" xlink:actuate="onLoad">
            <text:p/>
          </draw:image>
        </draw:frame>
        <draw:frame draw:style-name="gr2" draw:text-style-name="P2" draw:layer="layout" svg:width="4.285cm" svg:height="4.335cm" svg:x="15.007cm" svg:y="6.45cm">
          <draw:image xlink:href="Pictures/10000000000001FA000002007C8080F321736410.png" xlink:type="simple" xlink:show="embed" xlink:actuate="onLoad">
            <text:p/>
          </draw:image>
        </draw:frame>
        <draw:frame draw:style-name="gr2" draw:text-style-name="P2" draw:layer="layout" svg:width="4.335cm" svg:height="4.335cm" svg:x="2cm" svg:y="10.786cm">
          <draw:image xlink:href="Pictures/1000000000000201000002015FBE77112B47C2AE.png" xlink:type="simple" xlink:show="embed" xlink:actuate="onLoad">
            <text:p/>
          </draw:image>
        </draw:frame>
        <draw:frame draw:style-name="gr2" draw:text-style-name="P2" draw:layer="layout" svg:width="4.335cm" svg:height="4.335cm" svg:x="6.336cm" svg:y="10.786cm">
          <draw:image xlink:href="Pictures/1000000000000201000002018CA1A16C3543D077.png" xlink:type="simple" xlink:show="embed" xlink:actuate="onLoad">
            <text:p/>
          </draw:image>
        </draw:frame>
        <draw:frame draw:style-name="gr2" draw:text-style-name="P2" draw:layer="layout" svg:width="4.335cm" svg:height="4.335cm" svg:x="10.672cm" svg:y="10.786cm">
          <draw:image xlink:href="Pictures/100000000000020100000201422C99685859BD03.png" xlink:type="simple" xlink:show="embed" xlink:actuate="onLoad">
            <text:p/>
          </draw:image>
        </draw:frame>
        <draw:frame draw:style-name="gr2" draw:text-style-name="P2" draw:layer="layout" svg:width="4.285cm" svg:height="4.335cm" svg:x="15.007cm" svg:y="10.786cm">
          <draw:image xlink:href="Pictures/10000000000001FA0000020045A0C5CBC19B0D53.png" xlink:type="simple" xlink:show="embed" xlink:actuate="onLoad">
            <text:p/>
          </draw:image>
        </draw:frame>
        <draw:frame draw:style-name="gr2" draw:text-style-name="P2" draw:layer="layout" svg:width="4.335cm" svg:height="4.335cm" svg:x="2cm" svg:y="15.122cm">
          <draw:image xlink:href="Pictures/100000000000020100000201E351AA55F9B010EB.png" xlink:type="simple" xlink:show="embed" xlink:actuate="onLoad">
            <text:p/>
          </draw:image>
        </draw:frame>
        <draw:frame draw:style-name="gr2" draw:text-style-name="P2" draw:layer="layout" svg:width="4.335cm" svg:height="4.335cm" svg:x="6.336cm" svg:y="15.122cm">
          <draw:image xlink:href="Pictures/1000000000000201000002014B1442DABAF01AC4.png" xlink:type="simple" xlink:show="embed" xlink:actuate="onLoad">
            <text:p/>
          </draw:image>
        </draw:frame>
        <draw:frame draw:style-name="gr2" draw:text-style-name="P2" draw:layer="layout" svg:width="4.335cm" svg:height="4.335cm" svg:x="10.672cm" svg:y="15.122cm">
          <draw:image xlink:href="Pictures/1000000000000201000002016CE342FB21057FEF.png" xlink:type="simple" xlink:show="embed" xlink:actuate="onLoad">
            <text:p/>
          </draw:image>
        </draw:frame>
        <draw:frame draw:style-name="gr2" draw:text-style-name="P2" draw:layer="layout" svg:width="4.285cm" svg:height="4.335cm" svg:x="15.007cm" svg:y="15.122cm">
          <draw:image xlink:href="Pictures/10000000000001FA00000200868202916FD34C0B.png" xlink:type="simple" xlink:show="embed" xlink:actuate="onLoad">
            <text:p/>
          </draw:image>
        </draw:frame>
        <draw:frame draw:style-name="gr2" draw:text-style-name="P2" draw:layer="layout" svg:width="4.335cm" svg:height="4.335cm" svg:x="2cm" svg:y="19.454cm">
          <draw:image xlink:href="Pictures/1000000000000201000002014FDD8D701981303B.png" xlink:type="simple" xlink:show="embed" xlink:actuate="onLoad">
            <text:p/>
          </draw:image>
        </draw:frame>
        <draw:frame draw:style-name="gr2" draw:text-style-name="P2" draw:layer="layout" svg:width="4.335cm" svg:height="4.335cm" svg:x="6.336cm" svg:y="19.454cm">
          <draw:image xlink:href="Pictures/1000000000000201000002014673F813CCD84916.png" xlink:type="simple" xlink:show="embed" xlink:actuate="onLoad">
            <text:p/>
          </draw:image>
        </draw:frame>
        <draw:frame draw:style-name="gr2" draw:text-style-name="P2" draw:layer="layout" svg:width="4.335cm" svg:height="4.335cm" svg:x="10.672cm" svg:y="19.454cm">
          <draw:image xlink:href="Pictures/100000000000020100000201421DD12F8747C50B.png" xlink:type="simple" xlink:show="embed" xlink:actuate="onLoad">
            <text:p/>
          </draw:image>
        </draw:frame>
        <draw:frame draw:style-name="gr2" draw:text-style-name="P2" draw:layer="layout" svg:width="4.285cm" svg:height="4.335cm" svg:x="15.007cm" svg:y="19.454cm">
          <draw:image xlink:href="Pictures/10000000000001FA00000200ACAFDE84022B6C2C.png" xlink:type="simple" xlink:show="embed" xlink:actuate="onLoad">
            <text:p/>
          </draw:image>
        </draw:frame>
        <draw:frame draw:style-name="gr2" draw:text-style-name="P2" draw:layer="layout" svg:width="4.335cm" svg:height="3.911cm" svg:x="2cm" svg:y="23.789cm">
          <draw:image xlink:href="Pictures/1000000000000201000001CE8C6DFF13CC3FE14F.png" xlink:type="simple" xlink:show="embed" xlink:actuate="onLoad">
            <text:p/>
          </draw:image>
        </draw:frame>
        <draw:frame draw:style-name="gr2" draw:text-style-name="P2" draw:layer="layout" svg:width="4.335cm" svg:height="3.911cm" svg:x="6.336cm" svg:y="23.789cm">
          <draw:image xlink:href="Pictures/1000000000000201000001CEB8C2B5E5C3B7D53A.png" xlink:type="simple" xlink:show="embed" xlink:actuate="onLoad">
            <text:p/>
          </draw:image>
        </draw:frame>
        <draw:frame draw:style-name="gr2" draw:text-style-name="P2" draw:layer="layout" svg:width="4.335cm" svg:height="3.911cm" svg:x="10.672cm" svg:y="23.789cm">
          <draw:image xlink:href="Pictures/1000000000000201000001CE39DC492478C69BC4.png" xlink:type="simple" xlink:show="embed" xlink:actuate="onLoad">
            <text:p/>
          </draw:image>
        </draw:frame>
        <draw:frame draw:style-name="gr2" draw:text-style-name="P2" draw:layer="layout" svg:width="4.285cm" svg:height="3.911cm" svg:x="15.007cm" svg:y="23.789cm">
          <draw:image xlink:href="Pictures/10000000000001FA000001CE362449C082E9EAD2.png" xlink:type="simple" xlink:show="embed" xlink:actuate="onLoad">
            <text:p/>
          </draw:image>
        </draw:frame>
      </draw:page>
      <draw:page draw:name="page2" draw:style-name="dp1" draw:master-page-name="master-page3">
        <draw:polygon draw:style-name="gr1" draw:text-style-name="P1" draw:layer="layout" svg:width="20.99cm" svg:height="29.7cm" svg:x="0cm" svg:y="0.001cm" svg:viewBox="0 0 20991 29701" draw:points="0,0 20991,0 20991,29701 0,29701">
          <text:p/>
        </draw:polygon>
        <draw:polygon draw:style-name="gr1" draw:text-style-name="P1" draw:layer="layout" svg:width="17.004cm" svg:height="25.587cm" svg:x="2cm" svg:y="2.118cm" svg:viewBox="0 0 17005 25588" draw:points="0,25588 17005,25588 17005,0 0,0">
          <text:p/>
        </draw:polygon>
        <draw:frame draw:style-name="gr3" draw:text-style-name="P4" draw:layer="layout" svg:width="11.783cm" svg:height="0.547cm" svg:x="2cm" svg:y="2.134cm">
          <draw:text-box>
            <text:p text:style-name="P3"><text:span text:style-name="T1">générale des Douanes soient conduites par des agences ».</text:span></text:p>
          </draw:text-box>
        </draw:frame>
        <draw:frame draw:style-name="gr3" draw:text-style-name="P4" draw:layer="layout" svg:width="17.16cm" svg:height="0.547cm" svg:x="2cm" svg:y="2.702cm">
          <draw:text-box>
            <text:p text:style-name="P3"><text:span text:style-name="T2">Pour la DGFIP, le recouvrement</text:span><text:span text:style-name="T3"> mais aussi le contrôle</text:span><text:span text:style-name="T2"> sont donc visés par le passage</text:span></text:p>
          </draw:text-box>
        </draw:frame>
        <draw:frame draw:style-name="gr3" draw:text-style-name="P4" draw:layer="layout" svg:width="16.381cm" svg:height="0.547cm" svg:x="2cm" svg:y="3.273cm">
          <draw:text-box>
            <text:p text:style-name="P3"><text:span text:style-name="T2">en </text:span><text:span text:style-name="T3">« agences »</text:span><text:span text:style-name="T2">. Rappelons que ces structures fonctionnement suivant les règles de</text:span></text:p>
          </draw:text-box>
        </draw:frame>
        <draw:frame draw:style-name="gr3" draw:text-style-name="P4" draw:layer="layout" svg:width="16.711cm" svg:height="0.547cm" svg:x="2cm" svg:y="3.841cm">
          <draw:text-box>
            <text:p text:style-name="P3"><text:span text:style-name="T2">droit privé et passent un contrat avec l'état. <text:s/>Dans ce cadre le statut n'a plus sa place.</text:span></text:p>
          </draw:text-box>
        </draw:frame>
        <draw:frame draw:style-name="gr3" draw:text-style-name="P4" draw:layer="layout" svg:width="5.378cm" svg:height="0.547cm" svg:x="2cm" svg:y="4.409cm">
          <draw:text-box>
            <text:p text:style-name="P3"><text:span text:style-name="T2">Le service public non plus.</text:span></text:p>
          </draw:text-box>
        </draw:frame>
        <draw:frame draw:style-name="gr3" draw:text-style-name="P4" draw:layer="layout" svg:width="16.27cm" svg:height="0.547cm" svg:x="2cm" svg:y="6.11cm">
          <draw:text-box>
            <text:p text:style-name="P3"><text:span text:style-name="T2">Darmanin annonce ensuite la mise en place d'un <text:s/></text:span><text:span text:style-name="T3">« compte financier unique »</text:span><text:span text:style-name="T2">. Il</text:span></text:p>
          </draw:text-box>
        </draw:frame>
        <draw:frame draw:style-name="gr3" draw:text-style-name="P4" draw:layer="layout" svg:width="17.062cm" svg:height="0.547cm" svg:x="2cm" svg:y="6.681cm">
          <draw:text-box>
            <text:p text:style-name="P3"><text:span text:style-name="T2">s'agit de fusionner le compte administratif de l'ordonnateur et le compte de gestion du</text:span></text:p>
          </draw:text-box>
        </draw:frame>
        <draw:frame draw:style-name="gr3" draw:text-style-name="P4" draw:layer="layout" svg:width="17.096cm" svg:height="0.547cm" svg:x="2cm" svg:y="7.249cm">
          <draw:text-box>
            <text:p text:style-name="P3"><text:span text:style-name="T2">comptable <text:s text:c="2"/>public. <text:s text:c="2"/>Cela <text:s text:c="2"/>a <text:s text:c="2"/>pour <text:s text:c="2"/>conséquence <text:s text:c="2"/>la <text:s text:c="2"/>disparition <text:s text:c="2"/>de <text:s text:c="2"/>la <text:s text:c="2"/>séparation</text:span></text:p>
          </draw:text-box>
        </draw:frame>
        <draw:frame draw:style-name="gr3" draw:text-style-name="P4" draw:layer="layout" svg:width="16.178cm" svg:height="0.547cm" svg:x="2cm" svg:y="7.817cm">
          <draw:text-box>
            <text:p text:style-name="P3"><text:span text:style-name="T2">ordonnateur-comptable et du même coup crée les conditions pour la fermeture en</text:span></text:p>
          </draw:text-box>
        </draw:frame>
        <draw:frame draw:style-name="gr3" draw:text-style-name="P4" draw:layer="layout" svg:width="16.736cm" svg:height="0.547cm" svg:x="2cm" svg:y="8.385cm">
          <draw:text-box>
            <text:p text:style-name="P3"><text:span text:style-name="T2">masse des trésoreries de proximité. Signalons que dès le lendemain de l'intervention</text:span></text:p>
          </draw:text-box>
        </draw:frame>
        <draw:frame draw:style-name="gr3" draw:text-style-name="P4" draw:layer="layout" svg:width="16.449cm" svg:height="0.547cm" svg:x="2cm" svg:y="8.949cm">
          <draw:text-box>
            <text:p text:style-name="P3"><text:span text:style-name="T2">du <text:s text:c="2"/>ministre, <text:s text:c="2"/>le <text:s text:c="2"/>Directeur <text:s text:c="2"/>général <text:s text:c="2"/>annonçait <text:s text:c="2"/>devant <text:s text:c="2"/>un <text:s text:c="2"/>auditoire <text:s text:c="2"/>patronal</text:span></text:p>
          </draw:text-box>
        </draw:frame>
        <draw:frame draw:style-name="gr3" draw:text-style-name="P4" draw:layer="layout" svg:width="11.521cm" svg:height="0.547cm" svg:x="2cm" svg:y="9.517cm">
          <draw:text-box>
            <text:p text:style-name="P3"><text:span text:style-name="T4">« l'accélération »</text:span><text:span text:style-name="T2"> prochaine des fermetures de trésoreries.</text:span></text:p>
          </draw:text-box>
        </draw:frame>
        <draw:frame draw:style-name="gr3" draw:text-style-name="P4" draw:layer="layout" svg:width="16.432cm" svg:height="0.547cm" svg:x="2cm" svg:y="10.657cm">
          <draw:text-box>
            <text:p text:style-name="P3"><text:span text:style-name="T2">Par ailleurs, Gérald Darmanin annonce <text:s/></text:span><text:span text:style-name="T3">l'expérimentation d'agences comptables</text:span></text:p>
          </draw:text-box>
        </draw:frame>
        <draw:frame draw:style-name="gr3" draw:text-style-name="P4" draw:layer="layout" svg:width="16.411cm" svg:height="0.547cm" svg:x="2cm" svg:y="11.225cm">
          <draw:text-box>
            <text:p text:style-name="P3"><text:span text:style-name="T2">pour les plus grandes collectivités et </text:span><text:span text:style-name="T3">la fin du paiement en numéraire auprès du</text:span></text:p>
          </draw:text-box>
        </draw:frame>
        <draw:frame draw:style-name="gr3" draw:text-style-name="P4" draw:layer="layout" svg:width="4.418cm" svg:height="0.547cm" svg:x="2cm" svg:y="11.793cm">
          <draw:text-box>
            <text:p text:style-name="P3"><text:span text:style-name="T3">réseau de la DGFIP</text:span><text:span text:style-name="T2">. </text:span></text:p>
          </draw:text-box>
        </draw:frame>
        <draw:frame draw:style-name="gr3" draw:text-style-name="P4" draw:layer="layout" svg:width="15.869cm" svg:height="0.547cm" svg:x="2cm" svg:y="12.925cm">
          <draw:text-box>
            <text:p text:style-name="P3"><text:span text:style-name="T2">Un appel d'offres sera lancé en 2019 <text:s/></text:span><text:span text:style-name="T4">« qui permettra à ceux de La Poste ou des</text:span></text:p>
          </draw:text-box>
        </draw:frame>
        <draw:frame draw:style-name="gr3" draw:text-style-name="P4" draw:layer="layout" svg:width="16.77cm" svg:height="0.547cm" svg:x="2cm" svg:y="13.497cm">
          <draw:text-box>
            <text:p text:style-name="P3"><text:span text:style-name="T4">buralistes ou tout autre réseau »</text:span><text:span text:style-name="T2"> d'accepter ces règlements. La Poste, les bureaux de</text:span></text:p>
          </draw:text-box>
        </draw:frame>
        <draw:frame draw:style-name="gr3" draw:text-style-name="P4" draw:layer="layout" svg:width="18.15cm" svg:height="0.547cm" svg:x="2cm" svg:y="14.065cm">
          <draw:text-box>
            <text:p text:style-name="P3"><text:span text:style-name="T2">tabac, <text:s text:c="2"/>et <text:s text:c="2"/>pourquoi <text:s text:c="2"/>pas <text:s text:c="2"/>les <text:s text:c="2"/>grandes <text:s text:c="2"/>chaînes <text:s text:c="2"/>de <text:s text:c="2"/>supermarchés <text:s text:c="2"/>pour <text:s text:c="2"/>encaisser <text:s text:c="2"/>les</text:span></text:p>
          </draw:text-box>
        </draw:frame>
        <draw:frame draw:style-name="gr3" draw:text-style-name="P4" draw:layer="layout" svg:width="16.317cm" svg:height="0.547cm" svg:x="2cm" svg:y="14.633cm">
          <draw:text-box>
            <text:p text:style-name="P3"><text:span text:style-name="T2">produits de l’État ou des collectivités ! Après l'impôt sur le revenu collecté par les</text:span></text:p>
          </draw:text-box>
        </draw:frame>
        <draw:frame draw:style-name="gr3" draw:text-style-name="P4" draw:layer="layout" svg:width="16.88cm" svg:height="0.547cm" svg:x="2cm" svg:y="15.201cm">
          <draw:text-box>
            <text:p text:style-name="P3"><text:span text:style-name="T2">entreprises, il s’agit d’une nouvelle privatisation : celle du recouvrement d'une partie</text:span></text:p>
          </draw:text-box>
        </draw:frame>
        <draw:frame draw:style-name="gr3" draw:text-style-name="P4" draw:layer="layout" svg:width="4.375cm" svg:height="0.547cm" svg:x="2cm" svg:y="15.765cm">
          <draw:text-box>
            <text:p text:style-name="P3"><text:span text:style-name="T2">des recettes de l’État. </text:span></text:p>
          </draw:text-box>
        </draw:frame>
        <draw:frame draw:style-name="gr3" draw:text-style-name="P4" draw:layer="layout" svg:width="16.423cm" svg:height="0.547cm" svg:x="2cm" svg:y="16.905cm">
          <draw:text-box>
            <text:p text:style-name="P3"><text:span text:style-name="T2">De même, le ministre annonce le recours accru au <text:s/></text:span><text:span text:style-name="T3">« data-mining »</text:span><text:span text:style-name="T2"> <text:s/>en matière de</text:span></text:p>
          </draw:text-box>
        </draw:frame>
        <draw:frame draw:style-name="gr3" draw:text-style-name="P4" draw:layer="layout" svg:width="16.8cm" svg:height="0.547cm" svg:x="2cm" svg:y="17.472cm">
          <draw:text-box>
            <text:p text:style-name="P3"><text:span text:style-name="T2">contrôle <text:s text:c="2"/>fiscal. <text:s text:c="2"/>Cela <text:s text:c="2"/>remet <text:s text:c="2"/>en <text:s text:c="2"/>cause <text:s text:c="2"/>toute <text:s text:c="2"/>la <text:s text:c="2"/>chaîne <text:s text:c="2"/>fiscale : <text:s text:c="2"/>services <text:s text:c="2"/>de</text:span></text:p>
          </draw:text-box>
        </draw:frame>
        <draw:frame draw:style-name="gr3" draw:text-style-name="P4" draw:layer="layout" svg:width="16.923cm" svg:height="0.547cm" svg:x="2cm" svg:y="18.04cm">
          <draw:text-box>
            <text:p text:style-name="P3"><text:span text:style-name="T2">programmation et de contrôle sur place (alors que les premiers résultats, par exemple</text:span></text:p>
          </draw:text-box>
        </draw:frame>
        <draw:frame draw:style-name="gr3" draw:text-style-name="P4" draw:layer="layout" svg:width="7.084cm" svg:height="0.547cm" svg:x="2cm" svg:y="18.608cm">
          <draw:text-box>
            <text:p text:style-name="P3"><text:span text:style-name="T2">dans le 92, sont tout sauf probants).</text:span></text:p>
          </draw:text-box>
        </draw:frame>
        <draw:frame draw:style-name="gr3" draw:text-style-name="P4" draw:layer="layout" svg:width="17.96cm" svg:height="0.547cm" svg:x="2cm" svg:y="19.741cm">
          <draw:text-box>
            <text:p text:style-name="P3"><text:span text:style-name="T2">Darmanin <text:s text:c="2"/>poursuit <text:s text:c="2"/>avec <text:s text:c="2"/>la <text:s/>généralisation <text:s/>des <text:s/></text:span><text:span text:style-name="T4">« accueils <text:s text:c="2"/>du <text:s text:c="2"/>public <text:s text:c="2"/>par <text:s text:c="2"/>prise <text:s text:c="2"/>de</text:span></text:p>
          </draw:text-box>
        </draw:frame>
        <draw:frame draw:style-name="gr3" draw:text-style-name="P4" draw:layer="layout" svg:width="17.147cm" svg:height="0.547cm" svg:x="2cm" svg:y="20.312cm">
          <draw:text-box>
            <text:p text:style-name="P3"><text:span text:style-name="T4">rendez-vous »</text:span><text:span text:style-name="T2"> . Cela signifie </text:span><text:span text:style-name="T3">la fin de l'accueil du public sans rendez-vous</text:span><text:span text:style-name="T2">. Tous les</text:span></text:p>
          </draw:text-box>
        </draw:frame>
        <draw:frame draw:style-name="gr3" draw:text-style-name="P4" draw:layer="layout" svg:width="12.05cm" svg:height="0.547cm" svg:x="2cm" svg:y="20.88cm">
          <draw:text-box>
            <text:p text:style-name="P3"><text:span text:style-name="T2">accueils existants sont voués par le ministre à la disparition. </text:span></text:p>
          </draw:text-box>
        </draw:frame>
        <draw:frame draw:style-name="gr3" draw:text-style-name="P4" draw:layer="layout" svg:width="17.008cm" svg:height="0.547cm" svg:x="2cm" svg:y="22.016cm">
          <draw:text-box>
            <text:p text:style-name="P3"><text:span text:style-name="T2">Le ministre, après avoir évoqué sa volonté de développer </text:span><text:span text:style-name="T1">« les maisons de service au</text:span></text:p>
          </draw:text-box>
        </draw:frame>
        <draw:frame draw:style-name="gr3" draw:text-style-name="P4" draw:layer="layout" svg:width="16.601cm" svg:height="0.547cm" svg:x="2cm" svg:y="22.581cm">
          <draw:text-box>
            <text:p text:style-name="P3"><text:span text:style-name="T1">public »</text:span><text:span text:style-name="T2"> et les «</text:span><text:span text:style-name="T4"> permanences mobiles au plus près des lieux de vie », </text:span><text:span text:style-name="T2">indique avoir</text:span></text:p>
          </draw:text-box>
        </draw:frame>
        <draw:frame draw:style-name="gr3" draw:text-style-name="P4" draw:layer="layout" svg:width="16.694cm" svg:height="0.547cm" svg:x="2cm" svg:y="23.149cm">
          <draw:text-box>
            <text:p text:style-name="P3"><text:span text:style-name="T2">demandé au directeur général de lui proposer une </text:span><text:span text:style-name="T1">« organisation différente entre le</text:span></text:p>
          </draw:text-box>
        </draw:frame>
        <draw:frame draw:style-name="gr3" draw:text-style-name="P4" draw:layer="layout" svg:width="17.46cm" svg:height="0.547cm" svg:x="2cm" svg:y="23.72cm">
          <draw:text-box>
            <text:p text:style-name="P3"><text:span text:style-name="T1">front <text:s text:c="2"/>et <text:s text:c="2"/>le <text:s text:c="2"/>back-office »</text:span><text:span text:style-name="T2">. <text:s text:c="2"/>Maison <text:s text:c="2"/>de <text:s text:c="2"/>service <text:s text:c="2"/>public, <text:s text:c="2"/>retour <text:s text:c="2"/>des <text:s text:c="2"/>« Fiscobus »,</text:span></text:p>
          </draw:text-box>
        </draw:frame>
        <draw:frame draw:style-name="gr3" draw:text-style-name="P4" draw:layer="layout" svg:width="16.66cm" svg:height="0.547cm" svg:x="2cm" svg:y="24.288cm">
          <draw:text-box>
            <text:p text:style-name="P3"><text:span text:style-name="T2">réorganisation front et back-office… Tout cela condamne notre réseau de proximité</text:span></text:p>
          </draw:text-box>
        </draw:frame>
        <draw:frame draw:style-name="gr3" draw:text-style-name="P4" draw:layer="layout" svg:width="16.351cm" svg:height="0.547cm" svg:x="2cm" svg:y="24.856cm">
          <draw:text-box>
            <text:p text:style-name="P3"><text:span text:style-name="T2">de plein exercice. La Cour des comptes a déjà donné l'objectif d'un seul service de</text:span></text:p>
          </draw:text-box>
        </draw:frame>
        <draw:frame draw:style-name="gr3" draw:text-style-name="P4" draw:layer="layout" svg:width="15.89cm" svg:height="0.547cm" svg:x="2cm" svg:y="25.424cm">
          <draw:text-box>
            <text:p text:style-name="P3"><text:span text:style-name="T2">publicité foncière au niveau national en lieu et place des 354 <text:s text:c="2"/>SPF existants. Le</text:span></text:p>
          </draw:text-box>
        </draw:frame>
        <draw:frame draw:style-name="gr3" draw:text-style-name="P4" draw:layer="layout" svg:width="16.58cm" svg:height="0.547cm" svg:x="2cm" svg:y="25.992cm">
          <draw:text-box>
            <text:p text:style-name="P3"><text:span text:style-name="T2">quotidien Les Echos rapporte </text:span><text:span text:style-name="T3">qu'il est question de n'avoir plus qu'un seul SIE et</text:span></text:p>
          </draw:text-box>
        </draw:frame>
        <draw:frame draw:style-name="gr3" draw:text-style-name="P4" draw:layer="layout" svg:width="6.331cm" svg:height="0.547cm" svg:x="2cm" svg:y="26.557cm">
          <draw:text-box>
            <text:p text:style-name="P3"><text:span text:style-name="T3">un seul SIP par département</text:span><text:span text:style-name="T2">. </text:span></text:p>
          </draw:text-box>
        </draw:frame>
      </draw:page>
      <draw:page draw:name="page3" draw:style-name="dp1" draw:master-page-name="master-page3">
        <draw:polygon draw:style-name="gr1" draw:text-style-name="P1" draw:layer="layout" svg:width="20.99cm" svg:height="29.7cm" svg:x="0cm" svg:y="0.001cm" svg:viewBox="0 0 20991 29701" draw:points="0,0 20991,0 20991,29701 0,29701">
          <text:p/>
        </draw:polygon>
        <draw:polygon draw:style-name="gr1" draw:text-style-name="P1" draw:layer="layout" svg:width="17.004cm" svg:height="25.587cm" svg:x="2cm" svg:y="2.118cm" svg:viewBox="0 0 17005 25588" draw:points="0,25588 17005,25588 17005,0 0,0">
          <text:p/>
        </draw:polygon>
        <draw:frame draw:style-name="gr3" draw:text-style-name="P4" draw:layer="layout" svg:width="0.662cm" svg:height="0.547cm" svg:x="2cm" svg:y="2.134cm">
          <draw:text-box>
            <text:p text:style-name="P3"><text:span text:style-name="T2">Par</text:span></text:p>
          </draw:text-box>
        </draw:frame>
        <draw:frame draw:style-name="gr3" draw:text-style-name="P4" draw:layer="layout" svg:width="0.496cm" svg:height="0.547cm" svg:x="2.903cm" svg:y="2.134cm">
          <draw:text-box>
            <text:p text:style-name="P3"><text:span text:style-name="T2"><text:s/></text:span></text:p>
          </draw:text-box>
        </draw:frame>
        <draw:frame draw:style-name="gr3" draw:text-style-name="P4" draw:layer="layout" svg:width="1.594cm" svg:height="0.547cm" svg:x="3.27cm" svg:y="2.134cm">
          <draw:text-box>
            <text:p text:style-name="P3"><text:span text:style-name="T2">ailleurs,</text:span></text:p>
          </draw:text-box>
        </draw:frame>
        <draw:frame draw:style-name="gr3" draw:text-style-name="P4" draw:layer="layout" svg:width="0.496cm" svg:height="0.547cm" svg:x="5.098cm" svg:y="2.134cm">
          <draw:text-box>
            <text:p text:style-name="P3"><text:span text:style-name="T2"><text:s/></text:span></text:p>
          </draw:text-box>
        </draw:frame>
        <draw:frame draw:style-name="gr3" draw:text-style-name="P4" draw:layer="layout" svg:width="2.233cm" svg:height="0.547cm" svg:x="5.465cm" svg:y="2.134cm">
          <draw:text-box>
            <text:p text:style-name="P3"><text:span text:style-name="T2">Darmanin <text:s/></text:span></text:p>
          </draw:text-box>
        </draw:frame>
        <draw:frame draw:style-name="gr3" draw:text-style-name="P4" draw:layer="layout" svg:width="1.661cm" svg:height="0.547cm" svg:x="8.05cm" svg:y="2.134cm">
          <draw:text-box>
            <text:p text:style-name="P3"><text:span text:style-name="T2">annonce</text:span></text:p>
          </draw:text-box>
        </draw:frame>
        <draw:frame draw:style-name="gr3" draw:text-style-name="P4" draw:layer="layout" svg:width="1.514cm" svg:height="0.547cm" svg:x="10.192cm" svg:y="2.134cm">
          <draw:text-box>
            <text:p text:style-name="P3"><text:span text:style-name="T2"><text:s/></text:span><text:span text:style-name="T3">«</text:span><text:span text:style-name="T1"> une <text:s/></text:span></text:p>
          </draw:text-box>
        </draw:frame>
        <draw:frame draw:style-name="gr3" draw:text-style-name="P4" draw:layer="layout" svg:width="3.27cm" svg:height="0.547cm" svg:x="12.069cm" svg:y="2.134cm">
          <draw:text-box>
            <text:p text:style-name="P3"><text:span text:style-name="T1">réorganisation <text:s/></text:span></text:p>
          </draw:text-box>
        </draw:frame>
        <draw:frame draw:style-name="gr3" draw:text-style-name="P4" draw:layer="layout" svg:width="2.47cm" svg:height="0.547cm" svg:x="15.677cm" svg:y="2.134cm">
          <draw:text-box>
            <text:p text:style-name="P3"><text:span text:style-name="T1">territoriale <text:s/></text:span></text:p>
          </draw:text-box>
        </draw:frame>
        <draw:frame draw:style-name="gr3" draw:text-style-name="P4" draw:layer="layout" svg:width="0.496cm" svg:height="0.547cm" svg:x="18.486cm" svg:y="2.134cm">
          <draw:text-box>
            <text:p text:style-name="P3"><text:span text:style-name="T1">de</text:span></text:p>
          </draw:text-box>
        </draw:frame>
        <draw:frame draw:style-name="gr3" draw:text-style-name="P4" draw:layer="layout" svg:width="3.923cm" svg:height="0.547cm" svg:x="2cm" svg:y="2.702cm">
          <draw:text-box>
            <text:p text:style-name="P3"><text:span text:style-name="T1">l'administration </text:span><text:span text:style-name="T3">»</text:span><text:span text:style-name="T2">. </text:span></text:p>
          </draw:text-box>
        </draw:frame>
        <draw:frame draw:style-name="gr3" draw:text-style-name="P4" draw:layer="layout" svg:width="16.528cm" svg:height="0.547cm" svg:x="2cm" svg:y="3.273cm">
          <draw:text-box>
            <text:p text:style-name="P3"><text:span text:style-name="T2">Ce projet consiste </text:span><text:span text:style-name="T4">« en un mouvement de déconcentration d'une partie des services</text:span></text:p>
          </draw:text-box>
        </draw:frame>
        <draw:frame draw:style-name="gr3" draw:text-style-name="P4" draw:layer="layout" svg:width="15.873cm" svg:height="0.547cm" svg:x="2cm" svg:y="3.841cm">
          <draw:text-box>
            <text:p text:style-name="P3"><text:span text:style-name="T4">qui sont actuellement en Ile-de-France afin de les réimplanter en régions et des</text:span></text:p>
          </draw:text-box>
        </draw:frame>
        <draw:frame draw:style-name="gr3" draw:text-style-name="P4" draw:layer="layout" svg:width="16.897cm" svg:height="0.547cm" svg:x="2cm" svg:y="4.409cm">
          <draw:text-box>
            <text:p text:style-name="P3"><text:span text:style-name="T4">services actuellement dans les métropoles afin de les réimplanter dans les territoires</text:span></text:p>
          </draw:text-box>
        </draw:frame>
        <draw:frame draw:style-name="gr3" draw:text-style-name="P4" draw:layer="layout" svg:width="17.35cm" svg:height="0.547cm" svg:x="2cm" svg:y="4.977cm">
          <draw:text-box>
            <text:p text:style-name="P3"><text:span text:style-name="T4">ruraux <text:s text:c="2"/>ou <text:s text:c="2"/>péri-urbains »</text:span><text:span text:style-name="T2">. <text:s text:c="2"/>Cela <text:s text:c="2"/>signifie <text:s text:c="2"/>le <text:s text:c="2"/>démantèlement <text:s text:c="2"/>des <text:s text:c="2"/>administrations</text:span></text:p>
          </draw:text-box>
        </draw:frame>
        <draw:frame draw:style-name="gr3" draw:text-style-name="P4" draw:layer="layout" svg:width="17.092cm" svg:height="0.547cm" svg:x="2cm" svg:y="5.545cm">
          <draw:text-box>
            <text:p text:style-name="P3"><text:span text:style-name="T2">centrales garantes de l'application uniforme de la loi sur tout le territoire. Ces services</text:span></text:p>
          </draw:text-box>
        </draw:frame>
        <draw:frame draw:style-name="gr3" draw:text-style-name="P4" draw:layer="layout" svg:width="16.978cm" svg:height="0.547cm" svg:x="2cm" svg:y="6.11cm">
          <draw:text-box>
            <text:p text:style-name="P3"><text:span text:style-name="T2">seraient éclatés en </text:span><text:span text:style-name="T3">pôles régionaux</text:span><text:span text:style-name="T2"> sous la tutelle des autorités régionales (préfets de</text:span></text:p>
          </draw:text-box>
        </draw:frame>
        <draw:frame draw:style-name="gr3" draw:text-style-name="P4" draw:layer="layout" svg:width="14.582cm" svg:height="0.547cm" svg:x="2cm" svg:y="6.681cm">
          <draw:text-box>
            <text:p text:style-name="P3"><text:span text:style-name="T2">région...) avec tous les risques d'inégalités supplémentaires devant la loi. </text:span></text:p>
          </draw:text-box>
        </draw:frame>
        <draw:frame draw:style-name="gr3" draw:text-style-name="P4" draw:layer="layout" svg:width="16.947cm" svg:height="0.547cm" svg:x="2cm" svg:y="7.817cm">
          <draw:text-box>
            <text:p text:style-name="P3"><text:span text:style-name="T2">Le </text:span><text:span text:style-name="T3">transfert des services</text:span><text:span text:style-name="T2"> actuellement dans les métropoles vers les territoires ruraux</text:span></text:p>
          </draw:text-box>
        </draw:frame>
        <draw:frame draw:style-name="gr3" draw:text-style-name="P4" draw:layer="layout" svg:width="17.075cm" svg:height="0.547cm" svg:x="2cm" svg:y="8.385cm">
          <draw:text-box>
            <text:p text:style-name="P3"><text:span text:style-name="T2">ou péri-urbains (lesquels?), au nom d'économies en matière d'immobilier, va servir de</text:span></text:p>
          </draw:text-box>
        </draw:frame>
        <draw:frame draw:style-name="gr3" draw:text-style-name="P4" draw:layer="layout" svg:width="15.065cm" svg:height="0.547cm" svg:x="2cm" svg:y="8.949cm">
          <draw:text-box>
            <text:p text:style-name="P3"><text:span text:style-name="T2">prétexte à des </text:span><text:span text:style-name="T3">fermetures de service en masse et à des mutations forcées</text:span><text:span text:style-name="T2">.</text:span></text:p>
          </draw:text-box>
        </draw:frame>
        <draw:frame draw:style-name="gr3" draw:text-style-name="P4" draw:layer="layout" svg:width="16.051cm" svg:height="0.547cm" svg:x="2cm" svg:y="10.089cm">
          <draw:text-box>
            <text:p text:style-name="P3"><text:span text:style-name="T2">Dans ces dispositifs, les directions départementales sont menacées par la priorité</text:span></text:p>
          </draw:text-box>
        </draw:frame>
        <draw:frame draw:style-name="gr3" draw:text-style-name="P4" draw:layer="layout" svg:width="6.792cm" svg:height="0.547cm" svg:x="2cm" svg:y="10.657cm">
          <draw:text-box>
            <text:p text:style-name="P3"><text:span text:style-name="T2">donnée aux directions régionales. </text:span></text:p>
          </draw:text-box>
        </draw:frame>
        <draw:frame draw:style-name="gr3" draw:text-style-name="P4" draw:layer="layout" svg:width="17.105cm" svg:height="0.547cm" svg:x="2cm" svg:y="11.793cm">
          <draw:text-box>
            <text:p text:style-name="P3"><text:span text:style-name="T2">Dans un département comme celui des Hauts-de-Seine, y aura-t-il encore en 2022 une</text:span></text:p>
          </draw:text-box>
        </draw:frame>
        <draw:frame draw:style-name="gr3" draw:text-style-name="P4" draw:layer="layout" svg:width="18.345cm" svg:height="0.547cm" svg:x="2cm" svg:y="12.357cm">
          <draw:text-box>
            <text:p text:style-name="P3"><text:span text:style-name="T2">direction <text:s text:c="2"/>à <text:s text:c="2"/>Nanterre, <text:s text:c="2"/>des <text:s text:c="2"/>trésoreries <text:s text:c="2"/>ailleurs <text:s text:c="2"/>que <text:s text:c="2"/>dans <text:s text:c="2"/>les <text:s text:c="2"/>villes <text:s text:c="2"/>« capitales » <text:s text:c="2"/>de</text:span></text:p>
          </draw:text-box>
        </draw:frame>
        <draw:frame draw:style-name="gr3" draw:text-style-name="P4" draw:layer="layout" svg:width="11.936cm" svg:height="0.547cm" svg:x="2cm" svg:y="12.925cm">
          <draw:text-box>
            <text:p text:style-name="P3"><text:span text:style-name="T2">territoire et des SIE et SIP en nombre comme aujourd’hui ? </text:span></text:p>
          </draw:text-box>
        </draw:frame>
        <draw:frame draw:style-name="gr3" draw:text-style-name="P4" draw:layer="layout" svg:width="16.508cm" svg:height="0.547cm" svg:x="2cm" svg:y="13.497cm">
          <draw:text-box>
            <text:p text:style-name="P3"><text:span text:style-name="T2">Nul <text:s text:c="2"/>doute <text:s text:c="2"/>que <text:s text:c="2"/>toutes <text:s text:c="2"/>ces <text:s text:c="2"/>opérations <text:s text:c="2"/>de <text:s text:c="2"/>déménagements, <text:s text:c="2"/>suppressions <text:s text:c="2"/>et</text:span></text:p>
          </draw:text-box>
        </draw:frame>
        <draw:frame draw:style-name="gr3" draw:text-style-name="P4" draw:layer="layout" svg:width="16.842cm" svg:height="0.547cm" svg:x="2cm" svg:y="14.065cm">
          <draw:text-box>
            <text:p text:style-name="P3"><text:span text:style-name="T2">concentrations de services vont être l'occasion de proposer à des milliers, voire à des</text:span></text:p>
          </draw:text-box>
        </draw:frame>
        <draw:frame draw:style-name="gr3" draw:text-style-name="P4" draw:layer="layout" svg:width="18.167cm" svg:height="0.547cm" svg:x="2cm" svg:y="14.633cm">
          <draw:text-box>
            <text:p text:style-name="P3"><text:span text:style-name="T2">dizaines <text:s text:c="2"/>de <text:s/>milliers <text:s text:c="2"/>d'agents <text:s text:c="2"/>une <text:s/>mobilité <text:s text:c="2"/>non <text:s text:c="2"/>souhaitée, <text:s/>le <text:s text:c="2"/>cadre <text:s text:c="2"/>idéal <text:s text:c="2"/>pour <text:s text:c="2"/>se</text:span></text:p>
          </draw:text-box>
        </draw:frame>
        <draw:frame draw:style-name="gr3" draw:text-style-name="P4" draw:layer="layout" svg:width="9.578cm" svg:height="0.547cm" svg:x="2cm" svg:y="15.201cm">
          <draw:text-box>
            <text:p text:style-name="P3"><text:span text:style-name="T2">débarrasser de ceux qui ne voudront pas suivre. </text:span></text:p>
          </draw:text-box>
        </draw:frame>
        <draw:frame draw:style-name="gr3" draw:text-style-name="P4" draw:layer="layout" svg:width="16.965cm" svg:height="0.547cm" svg:x="2cm" svg:y="16.333cm">
          <draw:text-box>
            <text:p text:style-name="P3"><text:span text:style-name="T2">Le ministre n'a pas donné de chiffres de suppressions d'emplois, mais il a déclaré que</text:span></text:p>
          </draw:text-box>
        </draw:frame>
        <draw:frame draw:style-name="gr3" draw:text-style-name="P4" draw:layer="layout" svg:width="18.083cm" svg:height="0.547cm" svg:x="2cm" svg:y="16.905cm">
          <draw:text-box>
            <text:p text:style-name="P3"><text:span text:style-name="T4">« toutes <text:s text:c="2"/>ces <text:s text:c="2"/>transformations <text:s text:c="2"/>auront <text:s text:c="2"/>un <text:s text:c="2"/>impact <text:s text:c="2"/>sur <text:s text:c="2"/>notre <text:s text:c="2"/>organisation. <text:s text:c="2"/>I</text:span><text:span text:style-name="T1">l <text:s text:c="2"/>serait</text:span></text:p>
          </draw:text-box>
        </draw:frame>
        <draw:frame draw:style-name="gr3" draw:text-style-name="P4" draw:layer="layout" svg:width="18.193cm" svg:height="0.547cm" svg:x="2cm" svg:y="17.472cm">
          <draw:text-box>
            <text:p text:style-name="P3"><text:span text:style-name="T1">illusoire <text:s text:c="2"/>de <text:s text:c="2"/>croire <text:s text:c="2"/>qu’elles <text:s text:c="2"/>ne <text:s text:c="2"/>s'accompagneront <text:s text:c="2"/>pas <text:s text:c="2"/>d’une <text:s text:c="2"/>baisse <text:s text:c="2"/>de <text:s text:c="2"/>l'emploi</text:span></text:p>
          </draw:text-box>
        </draw:frame>
        <draw:frame draw:style-name="gr3" draw:text-style-name="P4" draw:layer="layout" svg:width="16.923cm" svg:height="0.547cm" svg:x="2cm" svg:y="18.04cm">
          <draw:text-box>
            <text:p text:style-name="P3"><text:span text:style-name="T1">public,</text:span><text:span text:style-name="T4"> tant nous allons changer la nature de nos missions et gagner en efficience ». </text:span></text:p>
          </draw:text-box>
        </draw:frame>
        <draw:frame draw:style-name="gr3" draw:text-style-name="P4" draw:layer="layout" svg:width="16.681cm" svg:height="0.547cm" svg:x="2cm" svg:y="19.173cm">
          <draw:text-box>
            <text:p text:style-name="P3"><text:span text:style-name="T2">Les Echos évoquaient, le 9 juillet 2018, un niveau de 20 000 suppressions de postes</text:span></text:p>
          </draw:text-box>
        </draw:frame>
        <draw:frame draw:style-name="gr3" draw:text-style-name="P4" draw:layer="layout" svg:width="3.198cm" svg:height="0.547cm" svg:x="2cm" svg:y="19.741cm">
          <draw:text-box>
            <text:p text:style-name="P3"><text:span text:style-name="T2">d'ici à cinq ans. </text:span></text:p>
          </draw:text-box>
        </draw:frame>
        <draw:frame draw:style-name="gr3" draw:text-style-name="P4" draw:layer="layout" svg:width="17.93cm" svg:height="0.547cm" svg:x="2cm" svg:y="20.312cm">
          <draw:text-box>
            <text:p text:style-name="P3"><text:span text:style-name="T2">Le <text:s text:c="2"/>procureur <text:s text:c="2"/>auprès <text:s text:c="2"/>la <text:s text:c="2"/>Cour <text:s text:c="2"/>des <text:s text:c="2"/>comptes <text:s text:c="2"/>parlait <text:s text:c="2"/>lui <text:s text:c="2"/>de <text:s text:c="2"/>30 <text:s text:c="2"/>000 <text:s text:c="2"/>suppressions</text:span></text:p>
          </draw:text-box>
        </draw:frame>
        <draw:frame draw:style-name="gr3" draw:text-style-name="P4" draw:layer="layout" svg:width="2.165cm" svg:height="0.547cm" svg:x="2cm" svg:y="20.88cm">
          <draw:text-box>
            <text:p text:style-name="P3"><text:span text:style-name="T2">d'emplois. </text:span></text:p>
          </draw:text-box>
        </draw:frame>
        <draw:frame draw:style-name="gr3" draw:text-style-name="P4" draw:layer="layout" svg:width="16.893cm" svg:height="0.547cm" svg:x="2cm" svg:y="21.448cm">
          <draw:text-box>
            <text:p text:style-name="P3"><text:span text:style-name="T2">Le gouvernement se refuse à publier un chiffre (comme il tient secret le rapport CAP</text:span></text:p>
          </draw:text-box>
        </draw:frame>
        <draw:frame draw:style-name="gr3" draw:text-style-name="P4" draw:layer="layout" svg:width="1.534cm" svg:height="0.547cm" svg:x="2cm" svg:y="22.016cm">
          <draw:text-box>
            <text:p text:style-name="P3"><text:span text:style-name="T2">2022). <text:s/></text:span></text:p>
          </draw:text-box>
        </draw:frame>
        <draw:frame draw:style-name="gr3" draw:text-style-name="P4" draw:layer="layout" svg:width="17.426cm" svg:height="0.547cm" svg:x="2cm" svg:y="23.149cm">
          <draw:text-box>
            <text:p text:style-name="P3"><text:span text:style-name="T2">Cette <text:s text:c="2"/>volonté <text:s text:c="2"/>de <text:s text:c="2"/>camouflage <text:s text:c="2"/>comme <text:s text:c="2"/>l'ampleur <text:s text:c="2"/>des <text:s text:c="2"/>opérations <text:s text:c="2"/>annoncées <text:s text:c="2"/>par</text:span></text:p>
          </draw:text-box>
        </draw:frame>
        <draw:frame draw:style-name="gr3" draw:text-style-name="P4" draw:layer="layout" svg:width="16.681cm" svg:height="0.547cm" svg:x="2cm" svg:y="23.72cm">
          <draw:text-box>
            <text:p text:style-name="P3"><text:span text:style-name="T2">Darmanin ne peut que confirmer le fait qu'un plan massif de suppressions d'emplois</text:span></text:p>
          </draw:text-box>
        </draw:frame>
        <draw:frame draw:style-name="gr3" draw:text-style-name="P4" draw:layer="layout" svg:width="8.011cm" svg:height="0.547cm" svg:x="2cm" svg:y="24.288cm">
          <draw:text-box>
            <text:p text:style-name="P3"><text:span text:style-name="T2">et de mobilité forcée est en préparation. </text:span></text:p>
          </draw:text-box>
        </draw:frame>
        <draw:frame draw:style-name="gr3" draw:text-style-name="P4" draw:layer="layout" svg:width="16.745cm" svg:height="0.547cm" svg:x="2cm" svg:y="25.424cm">
          <draw:text-box>
            <text:p text:style-name="P3"><text:span text:style-name="T2">Darmanin évoque lui-même, dans la conclusion de son discours, la proposition d’un</text:span></text:p>
          </draw:text-box>
        </draw:frame>
        <draw:frame draw:style-name="gr3" draw:text-style-name="P4" draw:layer="layout" svg:width="16.856cm" svg:height="0.547cm" svg:x="2cm" svg:y="25.992cm">
          <draw:text-box>
            <text:p text:style-name="P3"><text:span text:style-name="T1">« plan de départs volontaires »</text:span><text:span text:style-name="T4">. </text:span><text:span text:style-name="T2">Dès février, il avait précisé que ce plan concernerait</text:span></text:p>
          </draw:text-box>
        </draw:frame>
        <draw:frame draw:style-name="gr3" draw:text-style-name="P4" draw:layer="layout" svg:width="17.067cm" svg:height="0.547cm" svg:x="2cm" svg:y="26.557cm">
          <draw:text-box>
            <text:p text:style-name="P3"><text:span text:style-name="T2">les agents touchés par une restructuration : il s'agit donc bien d'un plan de départ pour</text:span></text:p>
          </draw:text-box>
        </draw:frame>
        <draw:frame draw:style-name="gr3" draw:text-style-name="P4" draw:layer="layout" svg:width="14.95cm" svg:height="0.547cm" svg:x="2cm" svg:y="27.128cm">
          <draw:text-box>
            <text:p text:style-name="P3"><text:span text:style-name="T2">des volontaires désignés d'office, à l'image de ce qui se passe dans le privé.</text:span></text:p>
          </draw:text-box>
        </draw:frame>
      </draw:page>
      <draw:page draw:name="page4" draw:style-name="dp1" draw:master-page-name="master-page3">
        <draw:polygon draw:style-name="gr1" draw:text-style-name="P1" draw:layer="layout" svg:width="20.99cm" svg:height="29.7cm" svg:x="0cm" svg:y="0.001cm" svg:viewBox="0 0 20991 29701" draw:points="0,0 20991,0 20991,29701 0,29701">
          <text:p/>
        </draw:polygon>
        <draw:polygon draw:style-name="gr1" draw:text-style-name="P1" draw:layer="layout" svg:width="17.004cm" svg:height="25.587cm" svg:x="2cm" svg:y="2.118cm" svg:viewBox="0 0 17005 25588" draw:points="0,25588 17005,25588 17005,0 0,0">
          <text:p/>
        </draw:polygon>
        <draw:polygon draw:style-name="gr1" draw:text-style-name="P1" draw:layer="layout" svg:width="17.004cm" svg:height="0.568cm" svg:x="2cm" svg:y="24.449cm" svg:viewBox="0 0 17005 569" draw:points="0,569 17005,569 17005,0 0,0">
          <text:p/>
        </draw:polygon>
        <draw:frame draw:style-name="gr3" draw:text-style-name="P4" draw:layer="layout" svg:width="15.75cm" svg:height="0.547cm" svg:x="2cm" svg:y="2.134cm">
          <draw:text-box>
            <text:p text:style-name="P3"><text:span text:style-name="T3">Tous les agents sont concernés : catégories <text:s/>C, B et A et cadres supérieurs. </text:span></text:p>
          </draw:text-box>
        </draw:frame>
        <draw:frame draw:style-name="gr3" draw:text-style-name="P4" draw:layer="layout" svg:width="15.847cm" svg:height="0.547cm" svg:x="2cm" svg:y="3.273cm">
          <draw:text-box>
            <text:p text:style-name="P3"><text:span text:style-name="T2">Ce sont des dizaines de milliers d'agents qui à l'occasion de la fermeture de leur</text:span></text:p>
          </draw:text-box>
        </draw:frame>
        <draw:frame draw:style-name="gr3" draw:text-style-name="P4" draw:layer="layout" svg:width="17.155cm" svg:height="0.547cm" svg:x="2cm" svg:y="3.841cm">
          <draw:text-box>
            <text:p text:style-name="P3"><text:span text:style-name="T2">trésorerie, de leur SIE, de leur SIP, de leur service de direction... vont se voir proposer</text:span></text:p>
          </draw:text-box>
        </draw:frame>
        <draw:frame draw:style-name="gr3" draw:text-style-name="P4" draw:layer="layout" svg:width="16.368cm" svg:height="0.547cm" svg:x="2cm" svg:y="4.409cm">
          <draw:text-box>
            <text:p text:style-name="P3"><text:span text:style-name="T2">une mutation forcée ou un « départ volontaire » vers une autre administration, une</text:span></text:p>
          </draw:text-box>
        </draw:frame>
        <draw:frame draw:style-name="gr3" draw:text-style-name="P4" draw:layer="layout" svg:width="18.294cm" svg:height="0.547cm" svg:x="2cm" svg:y="4.977cm">
          <draw:text-box>
            <text:p text:style-name="P3"><text:span text:style-name="T2">autre <text:s text:c="2"/>collectivité <text:s/>ou <text:s text:c="2"/>carrément <text:s text:c="2"/>hors <text:s text:c="2"/>de <text:s/>la <text:s text:c="2"/>fonction <text:s/>publique <text:s text:c="2"/>vers <text:s text:c="2"/>le <text:s text:c="2"/>privé <text:s text:c="2"/>ou <text:s text:c="2"/>le</text:span></text:p>
          </draw:text-box>
        </draw:frame>
        <draw:frame draw:style-name="gr3" draw:text-style-name="P4" draw:layer="layout" svg:width="1.92cm" svg:height="0.547cm" svg:x="2cm" svg:y="5.545cm">
          <draw:text-box>
            <text:p text:style-name="P3"><text:span text:style-name="T2">chômage.</text:span></text:p>
          </draw:text-box>
        </draw:frame>
        <draw:frame draw:style-name="gr3" draw:text-style-name="P4" draw:layer="layout" svg:width="18.235cm" svg:height="0.547cm" svg:x="2cm" svg:y="6.681cm">
          <draw:text-box>
            <text:p text:style-name="P3"><text:span text:style-name="T2">De <text:s text:c="2"/>même, <text:s text:c="2"/>toutes <text:s text:c="2"/>les <text:s text:c="2"/>perspectives <text:s/>de <text:s text:c="2"/>promotions, <text:s text:c="2"/>compte <text:s text:c="2"/>tenu <text:s text:c="2"/>de <text:s text:c="2"/>l'ampleur <text:s text:c="2"/>des</text:span></text:p>
          </draw:text-box>
        </draw:frame>
        <draw:frame draw:style-name="gr3" draw:text-style-name="P4" draw:layer="layout" svg:width="16.148cm" svg:height="0.547cm" svg:x="2cm" svg:y="7.249cm">
          <draw:text-box>
            <text:p text:style-name="P3"><text:span text:style-name="T2">suppressions de postes dans tous les grades, supérieures au nombre de départ à la</text:span></text:p>
          </draw:text-box>
        </draw:frame>
        <draw:frame draw:style-name="gr3" draw:text-style-name="P4" draw:layer="layout" svg:width="7.161cm" svg:height="0.547cm" svg:x="2cm" svg:y="7.817cm">
          <draw:text-box>
            <text:p text:style-name="P3"><text:span text:style-name="T2">retraite, vont se retrouver obstruées.</text:span></text:p>
          </draw:text-box>
        </draw:frame>
        <draw:frame draw:style-name="gr3" draw:text-style-name="P4" draw:layer="layout" svg:width="16.986cm" svg:height="0.547cm" svg:x="2cm" svg:y="8.949cm">
          <draw:text-box>
            <text:p text:style-name="P3"><text:span text:style-name="T2">Toutes ces annonces forment un plan cohérent de </text:span><text:span text:style-name="T3">démantèlement de A à Z de notre</text:span></text:p>
          </draw:text-box>
        </draw:frame>
        <draw:frame draw:style-name="gr3" draw:text-style-name="P4" draw:layer="layout" svg:width="16.817cm" svg:height="0.547cm" svg:x="2cm" svg:y="9.517cm">
          <draw:text-box>
            <text:p text:style-name="P3"><text:span text:style-name="T3">administration</text:span><text:span text:style-name="T2">, de nos emplois, de nos garanties statutaires et du service public. </text:span><text:span text:style-name="T3">Ce</text:span></text:p>
          </draw:text-box>
        </draw:frame>
        <draw:frame draw:style-name="gr3" draw:text-style-name="P4" draw:layer="layout" svg:width="4.439cm" svg:height="0.547cm" svg:x="2cm" svg:y="10.089cm">
          <draw:text-box>
            <text:p text:style-name="P3"><text:span text:style-name="T3">plan doit être retiré !</text:span></text:p>
          </draw:text-box>
        </draw:frame>
        <draw:frame draw:style-name="gr3" draw:text-style-name="P4" draw:layer="layout" svg:width="9.773cm" svg:height="0.547cm" svg:x="2cm" svg:y="10.657cm">
          <draw:text-box>
            <text:p text:style-name="P3"><text:span text:style-name="T2">Il n’y a rien à négocier dans ce cadre destructeur.</text:span></text:p>
          </draw:text-box>
        </draw:frame>
        <draw:frame draw:style-name="gr3" draw:text-style-name="P4" draw:layer="layout" svg:width="16.88cm" svg:height="0.547cm" svg:x="2cm" svg:y="11.793cm">
          <draw:text-box>
            <text:p text:style-name="P3"><text:span text:style-name="T2">Seule la mobilisation la plus massive possible en ce sens des agents dans l'unité avec</text:span></text:p>
          </draw:text-box>
        </draw:frame>
        <draw:frame draw:style-name="gr3" draw:text-style-name="P4" draw:layer="layout" svg:width="15.026cm" svg:height="0.547cm" svg:x="2cm" svg:y="12.357cm">
          <draw:text-box>
            <text:p text:style-name="P3"><text:span text:style-name="T2">les organisations syndicales pourra contraindre le gouvernement à reculer. <text:s/></text:span></text:p>
          </draw:text-box>
        </draw:frame>
        <draw:frame draw:style-name="gr3" draw:text-style-name="P4" draw:layer="layout" svg:width="16.135cm" svg:height="0.547cm" svg:x="2cm" svg:y="12.925cm">
          <draw:text-box>
            <text:p text:style-name="P3"><text:span text:style-name="T3">Pour chacun d'entre nous, il en va de nos missions, de notre emploi, de notre</text:span></text:p>
          </draw:text-box>
        </draw:frame>
        <draw:frame draw:style-name="gr3" draw:text-style-name="P4" draw:layer="layout" svg:width="1.602cm" svg:height="0.547cm" svg:x="2cm" svg:y="13.497cm">
          <draw:text-box>
            <text:p text:style-name="P3"><text:span text:style-name="T3">avenir. </text:span></text:p>
          </draw:text-box>
        </draw:frame>
        <draw:frame draw:style-name="gr3" draw:text-style-name="P4" draw:layer="layout" svg:width="14.107cm" svg:height="0.547cm" svg:x="2cm" svg:y="14.633cm">
          <draw:text-box>
            <text:p text:style-name="P3"><text:span text:style-name="T3">NON AUX ABANDONS DE MISSIONS ET PRIVATISATIONS ! </text:span></text:p>
          </draw:text-box>
        </draw:frame>
        <draw:frame draw:style-name="gr3" draw:text-style-name="P4" draw:layer="layout" svg:width="2.83cm" svg:height="0.547cm" svg:x="2cm" svg:y="15.765cm">
          <draw:text-box>
            <text:p text:style-name="P3"><text:span text:style-name="T3">MAINTIEN <text:s/></text:span></text:p>
          </draw:text-box>
        </draw:frame>
        <draw:frame draw:style-name="gr3" draw:text-style-name="P4" draw:layer="layout" svg:width="0.959cm" svg:height="0.547cm" svg:x="5.274cm" svg:y="15.765cm">
          <draw:text-box>
            <text:p text:style-name="P3"><text:span text:style-name="T3">DU <text:s/></text:span></text:p>
          </draw:text-box>
        </draw:frame>
        <draw:frame draw:style-name="gr3" draw:text-style-name="P4" draw:layer="layout" svg:width="2.225cm" svg:height="0.547cm" svg:x="6.685cm" svg:y="15.765cm">
          <draw:text-box>
            <text:p text:style-name="P3"><text:span text:style-name="T3">STATUT <text:s/></text:span></text:p>
          </draw:text-box>
        </draw:frame>
        <draw:frame draw:style-name="gr3" draw:text-style-name="P4" draw:layer="layout" svg:width="2.69cm" svg:height="0.547cm" svg:x="9.271cm" svg:y="15.765cm">
          <draw:text-box>
            <text:p text:style-name="P3"><text:span text:style-name="T3">GENERAL <text:s/></text:span></text:p>
          </draw:text-box>
        </draw:frame>
        <draw:frame draw:style-name="gr3" draw:text-style-name="P4" draw:layer="layout" svg:width="0.908cm" svg:height="0.547cm" svg:x="12.383cm" svg:y="15.765cm">
          <draw:text-box>
            <text:p text:style-name="P3"><text:span text:style-name="T3">ET <text:s/></text:span></text:p>
          </draw:text-box>
        </draw:frame>
        <draw:frame draw:style-name="gr3" draw:text-style-name="P4" draw:layer="layout" svg:width="0.933cm" svg:height="0.547cm" svg:x="13.73cm" svg:y="15.765cm">
          <draw:text-box>
            <text:p text:style-name="P3"><text:span text:style-name="T3">DE <text:s/></text:span></text:p>
          </draw:text-box>
        </draw:frame>
        <draw:frame draw:style-name="gr3" draw:text-style-name="P4" draw:layer="layout" svg:width="1.264cm" svg:height="0.547cm" svg:x="15.109cm" svg:y="15.765cm">
          <draw:text-box>
            <text:p text:style-name="P3"><text:span text:style-name="T3">NOS <text:s/></text:span></text:p>
          </draw:text-box>
        </draw:frame>
        <draw:frame draw:style-name="gr3" draw:text-style-name="P4" draw:layer="layout" svg:width="2.254cm" svg:height="0.547cm" svg:x="16.82cm" svg:y="15.765cm">
          <draw:text-box>
            <text:p text:style-name="P3"><text:span text:style-name="T3">STATUTS</text:span></text:p>
          </draw:text-box>
        </draw:frame>
        <draw:frame draw:style-name="gr3" draw:text-style-name="P4" draw:layer="layout" svg:width="4.146cm" svg:height="0.547cm" svg:x="2cm" svg:y="16.333cm">
          <draw:text-box>
            <text:p text:style-name="P3"><text:span text:style-name="T3">PARTICULIERS ! </text:span></text:p>
          </draw:text-box>
        </draw:frame>
        <draw:frame draw:style-name="gr3" draw:text-style-name="P4" draw:layer="layout" svg:width="9.802cm" svg:height="0.547cm" svg:x="2cm" svg:y="17.472cm">
          <draw:text-box>
            <text:p text:style-name="P3"><text:span text:style-name="T3">ARRET DES SUPPRESSIONS D'EMPLOIS !</text:span></text:p>
          </draw:text-box>
        </draw:frame>
        <draw:frame draw:style-name="gr3" draw:text-style-name="P4" draw:layer="layout" svg:width="9.51cm" svg:height="0.547cm" svg:x="2cm" svg:y="18.608cm">
          <draw:text-box>
            <text:p text:style-name="P3"><text:span text:style-name="T3">NON A LA LIQUIDATION DE LA DGFIP !</text:span></text:p>
          </draw:text-box>
        </draw:frame>
        <draw:frame draw:style-name="gr3" draw:text-style-name="P4" draw:layer="layout" svg:width="14.23cm" svg:height="0.547cm" svg:x="2cm" svg:y="19.741cm">
          <draw:text-box>
            <text:p text:style-name="P3"><text:span text:style-name="T3">RETRAIT DU PLAN DARMANIN ET DES PROJETS CAP 2022 !</text:span></text:p>
          </draw:text-box>
        </draw:frame>
        <draw:frame draw:style-name="gr3" draw:text-style-name="P4" draw:layer="layout" svg:width="8.096cm" svg:height="0.547cm" svg:x="6.477cm" svg:y="20.88cm">
          <draw:text-box>
            <text:p text:style-name="P3"><text:span text:style-name="T3">Organisons-nous ! Rejoignez la CGT !</text:span></text:p>
          </draw:text-box>
        </draw:frame>
        <draw:frame draw:style-name="gr4" draw:text-style-name="P5" draw:layer="layout" svg:width="4.312cm" svg:height="0.433cm" svg:x="2cm" svg:y="22.005cm">
          <draw:text-box>
            <text:p text:style-name="P3"><text:span text:style-name="T5">Nanterre, le 19 juillet 2018</text:span></text:p>
          </draw:text-box>
        </draw:frame>
        <draw:frame draw:style-name="gr3" draw:text-style-name="P4" draw:layer="layout" svg:width="16.842cm" svg:height="0.547cm" svg:x="2cm" svg:y="22.461cm">
          <draw:text-box>
            <text:p text:style-name="P3"><text:span text:style-name="T2">…………………………………………………………………………………………</text:span></text:p>
          </draw:text-box>
        </draw:frame>
        <draw:frame draw:style-name="gr3" draw:text-style-name="P4" draw:layer="layout" svg:width="5.751cm" svg:height="0.547cm" svg:x="2cm" svg:y="23.032cm">
          <draw:text-box>
            <text:p text:style-name="P3"><text:span text:style-name="T2">Je souhaite adhérer à la CGT</text:span></text:p>
          </draw:text-box>
        </draw:frame>
        <draw:frame draw:style-name="gr3" draw:text-style-name="P4" draw:layer="layout" svg:width="1.153cm" svg:height="0.547cm" svg:x="2cm" svg:y="23.597cm">
          <draw:text-box>
            <text:p text:style-name="P3"><text:span text:style-name="T2">NOM</text:span></text:p>
          </draw:text-box>
        </draw:frame>
        <draw:frame draw:style-name="gr3" draw:text-style-name="P4" draw:layer="layout" svg:width="1.67cm" svg:height="0.547cm" svg:x="5.757cm" svg:y="23.597cm">
          <draw:text-box>
            <text:p text:style-name="P3"><text:span text:style-name="T2">Prénom </text:span></text:p>
          </draw:text-box>
        </draw:frame>
        <draw:frame draw:style-name="gr3" draw:text-style-name="P4" draw:layer="layout" svg:width="1.492cm" svg:height="0.547cm" svg:x="9.507cm" svg:y="23.597cm">
          <draw:text-box>
            <text:p text:style-name="P3"><text:span text:style-name="T2">Service</text:span></text:p>
          </draw:text-box>
        </draw:frame>
        <draw:frame draw:style-name="gr3" draw:text-style-name="P4" draw:layer="layout" svg:width="8.443cm" svg:height="0.547cm" svg:x="2cm" svg:y="24.468cm">
          <draw:text-box>
            <text:p text:style-name="P3"><text:span text:style-name="T2">A remettre à un militant CGT de votre site</text:span></text:p>
          </draw:text-box>
        </draw:frame>
        <draw:frame draw:style-name="gr3" draw:text-style-name="P4" draw:layer="layout" svg:width="3.465cm" svg:height="0.547cm" svg:x="2cm" svg:y="25.033cm">
          <draw:text-box>
            <text:p text:style-name="P3"><text:span text:style-name="T2">ou à renvoyer à : </text:span></text:p>
          </draw:text-box>
        </draw:frame>
        <draw:frame draw:style-name="gr3" draw:text-style-name="P4" draw:layer="layout" svg:width="13.18cm" svg:height="0.547cm" svg:x="5.757cm" svg:y="25.033cm">
          <draw:text-box>
            <text:p text:style-name="P3"><text:span text:style-name="T2">Syndicat CGT Finances Publiques, Centre des Finances Publiques</text:span></text:p>
          </draw:text-box>
        </draw:frame>
        <draw:polygon draw:style-name="gr5" draw:text-style-name="P6" draw:layer="layout" svg:width="6.054cm" svg:height="0.024cm" svg:x="3.298cm" svg:y="27.324cm" svg:viewBox="0 0 6055 25" draw:points="0,25 6055,25 6055,0 0,0">
          <text:p/>
        </draw:polygon>
        <draw:frame draw:style-name="gr3" draw:text-style-name="P4" draw:layer="layout" svg:width="11.364cm" svg:height="0.547cm" svg:x="2cm" svg:y="25.6cm">
          <draw:text-box>
            <text:p text:style-name="P3"><text:span text:style-name="T2">de Montrouge, 18 rue V. Hugo, 92121 Montrouge Cedex</text:span></text:p>
          </draw:text-box>
        </draw:frame>
        <draw:frame draw:style-name="gr6" draw:text-style-name="P7" draw:layer="layout" svg:width="6.073cm" svg:height="0.467cm" svg:x="3.298cm" svg:y="26.905cm">
          <draw:text-box>
            <text:p text:style-name="P3"><text:span text:style-name="T6">cgt.ddfip92@dgfip.finances.gouv.fr</text:span></text:p>
          </draw:text-box>
        </draw:frame>
        <draw:frame draw:style-name="gr3" draw:text-style-name="P4" draw:layer="layout" svg:width="8.465cm" svg:height="0.547cm" svg:x="9.349cm" svg:y="26.835cm">
          <draw:text-box>
            <text:p text:style-name="P3"><text:span text:style-name="T2"><text:s/></text:span><text:span text:style-name="T2">; <text:s/>http://www.financespubliques.cgt.fr/92/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1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0cm" fo:margin-bottom="1cm" fo:margin-left="0cm" fo:margin-right="0cm" fo:page-width="20.989cm" fo:page-height="29.701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config="urn:oasis:names:tc:opendocument:xmlns:config:1.0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  <dc:date>2018-07-20T05:42:46.754000000</dc:date>
    <meta:editing-duration>PT4M18S</meta:editing-duration>
    <meta:editing-cycles>1</meta:editing-cycles>
    <meta:generator>LibreOffice/5.4.1.2$Windows_x86 LibreOffice_project/ea7cb86e6eeb2bf3a5af73a8f7777ac570321527</meta:generator>
    <meta:document-statistic meta:object-count="160"/>
  </office:meta>
</office:document-meta>
</file>